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управы-района-восточный-об-определении-управляющей-организации-многоквартирных-домов-расположенных-по-адресам-г.-москва-главная-ул.-д.д.-12-18-24-23-25-27-19а-на-территории-района-восточный"/>Распоряжение управы района Восточный "Об определении управляющей организации многоквартирных домов, расположенных по адресам: г. Москва, Главная ул., д.д. 12, 18, 24, 23, 25, 27, 19А на территории района Восточный"<text:bookmark-end text:name="распоряжение-управы-района-восточный-об-определении-управляющей-организации-многоквартирных-домов-расположенных-по-адресам-г.-москва-главная-ул.-д.д.-12-18-24-23-25-27-19а-на-территории-района-восточный"/></text:h>
      <text:p text:style-name="First_20_paragraph">27.04.2023</text:p>
      <text:p text:style-name="Text_20_body"><text:line-break/></text:p>
      <text:p text:style-name="Text_20_body">Адрес страницы: <text:a xlink:type="simple" xlink:href="http://vostochniy.mos.ru/housing-and-utilities/inform/detail/11557089.html" office:name=""><text:span text:style-name="Definition">http://vostochniy.mos.ru/housing-and-utilities/inform/detail/11557089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6:17:18Z</meta:creation-date>
    <dc:date>2023-05-17T16:17:18Z</dc:date>
  </office:meta>
</office:document-meta>
</file>