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стема-страхования-в-жилищной-сфере-города-москвы"/>Система страхования в жилищной сфере города Москвы<text:bookmark-end text:name="система-страхования-в-жилищной-сфере-города-москвы"/></text:h>
      <text:p text:style-name="First_20_paragraph">08.06.2017</text:p>
      <text:p text:style-name="Text_20_body">В целях защиты имущественных интересов и жилищных прав москвичей по решению Правительства Москвы действует система страхования в жилищной сфере города Москвы. Система страхования в жилищной сфере города Москвы, включающая добровольное страхование жилых помещений и добровольное страхование объектов общего имущества собственников помещений в многоквартирных домах, является составной частью Государственной среднесрочной программы города Москвы «Жилище» на 2012 – 2018 гг. и реализуется в соответствии со следующими правовыми актами:</text:p>
      <text:p text:style-name="Text_20_body">– Закон города Москвы от 27 января 2010 г. №2 «Основы жилищной политики города Москвы» (ст. 24);</text:p>
      <text:p text:style-name="Text_20_body">– постановление Правительства Москвы от 1 октября 2002 г. №821-ПП «О мерах по дальнейшему развитию страхования жилых помещений в городе Москве»;</text:p>
      <text:p text:style-name="Text_20_body">– постановление Правительства Москвы от 13 июня 2006 г. №391-ПП «О мерах по развитию страхования общего имущества собственников помещений в многоквартирных домах».</text:p>
      <text:p text:style-name="Text_20_body">В реализации системы страхования участвуют страховые организации, прошедшие конкурсный отбор и заключившие соответствующие договоры с ГБУ «Центр жилищного страхования».</text:p>
      <text:p text:style-name="Text_20_body">Координатор проекта - Государственное бюджетное учреждение города Москвы «Городской центр имущественных платежей и жилищного страхования» (ГБУ «Центр имущественных платежей и жилищного страхования») тел. 8 (499) 238 0494, <text:a xlink:type="simple" xlink:href="http://vao.mos.ru/zhilishchno_kommunalnoe_khozyaystvo/upravlenie_domom/www.gcgs.ru" office:name=""><text:span text:style-name="Definition">www.gcgs.ru</text:span></text:a></text:p>
      <text:p text:style-name="Text_20_body">Добровольное страхование жилых помещений</text:p>
      <text:p text:style-name="Text_20_body">Осуществляется в соответствии с Постановлением Правительства Москвы от 1 октября 2002 г. №821-ПП «О мерах по дальнейшему развитию страхования жилых помещений в г. Москве».</text:p>
      <text:p text:style-name="Text_20_body">Объект страхования – жилое помещение (квартира, комната), включая его конструктивные элементы, элементы отделки, инженерное оборудование, элементы внутренних коммуникаций, относящиеся к застрахованному жилому помещению и аналогичные по потребительским качествам указанным элементам и оборудованию, применяемым в строительстве по городскому заказу.</text:p>
      <text:p text:style-name="Text_20_body">На страхование принимаются жилые помещения, расположенные в многоквартирных жилых домах, в том числе в домах с городской собственностью, домах ЖК, ЖСК, ТСЖ.</text:p>
      <text:p text:style-name="Text_20_body">Страхователи: граждане РФ – собственники или наниматели жилого помещения жилищного фонда города Москвы, зарегистрированные в нем по месту жительства, а также их законные представители, пользователи жилого помещения, находящегося в собственности города Москвы и переданного им по договору купли-продажи с рассрочкой платежа, зарегистрированные в нем по месту жительства.</text:p>
      <text:p text:style-name="Text_20_body">Страхователем жилого помещения, находящегося в общей собственности граждан, может выступать по соглашению всех участников общей собственности лишь один из сособственников жилого помещения, зарегистрированный по месту жительства в этом жилом помещении.</text:p>
      <text:p text:style-name="Text_20_body">Страхователями могут выступать: не зарегистрированные в них по месту жительства собственники, предоставившие эти жилые помещения на законных основаниях в пользование гражданам, состоящим на жилищном учёте.</text:p>
      <text:p text:style-name="Text_20_body">Наниматель или собственник жилого помещения, в котором он зарегистрирован по месту жительства и которое предоставил на законных основаниях в пользование гражданам, состоящим на жилищном учёте, может выступать страхователем ещё одного жилого помещения, принадлежащего ему на праве собственности.</text:p>
      <text:p text:style-name="Text_20_body">Страховщик - согласно итогам конкурса, проведенного ГБУ «Центр имущественных платежей и жилищного страхования» в 2014 г. страхование жилищного фонда в Москве на территории Восточного административного округа на период 2015-2017 гг. осуществляет страховая организация АО «СОГАЗ» (Управление жилищного страхования): тел. +7(495) 539-29-01, 8(800) 333-08-88, <text:a xlink:type="simple" xlink:href="http://vao.mos.ru/zhilishchno_kommunalnoe_khozyaystvo/upravlenie_domom/www.sogaz.ru" office:name=""><text:span text:style-name="Definition">www.sogaz.ru</text:span></text:a></text:p>
      <text:p text:style-name="Text_20_body"><text:span text:style-name="T1">Страховые риски:</text:span></text:p>
      <text:p text:style-name="Text_20_body">- пожар (воздействие пламени, дыма, высокой температуры при пожаре), в том числе возникший вне застрахованного жилого помещения, а также проведение правомерных действий по его ликвидации;</text:p>
      <text:p text:style-name="Text_20_body">- взрыв по любой причине (исключая террористический акт), произошедший в том числе вне застрахованного жилого помещения;</text:p>
      <text:p text:style-name="Text_20_body">- аварии систем отопления, водопровода, канализации, а также внутренних водостоков (включая места сопряжения водоприемных воронок с кровлей), в том числе происшедшие вне застрахованного жилого помещения, и правомерные действия по их ликвидации;</text:p>
      <text:p text:style-name="Text_20_body">- сильный ветер (свыше 20 м/сек), ураган, смерч, шквал, а также сопровождающие их атмосферные осадки.</text:p>
      <text:p text:style-name="Text_20_body">Срок действия договора страхования - 1 год со дня вступления договора в силу.</text:p>
      <text:p text:style-name="Text_20_body">При наступлении страхового случая страхователи получают стопроцентное возмещение ущерба, 15% из которого выплачивает Правительство Москвы, 85% – АО «СОГАЗ».</text:p>
      <text:p text:style-name="Text_20_body">При повреждении жилого помещения в результате страхового случая Правительство Москвы несет ответственность по возмещению убытков страхователю в дополнение к страховому возмещению страховой организации. Страховая субсидия (целевые бюджетные средства на ремонт жилья) выплачивается ГБУ «Центр имущественных платежей и жилищного страхования».</text:p>
      <text:p text:style-name="Text_20_body">При уничтожении жилого помещения в результате страхового случая (признании жилого помещения непригодным для проживания) гражданам, зарегистрированным по месту жительства в уничтоженном жилом помещении, предоставляется другое жилое помещение (квартира), благоустроенное применительно к условиям города Москвы, отвечающее санитарным, техническим нормам и требованиям, установленным правовыми актами города Москвы, соответствующее норме предоставления жилого помещения. Жилое помещение взамен утраченного предоставляется с учетом всех имеющихся в пользовании у граждан и членов их семей жилых помещений, в том числе принадлежащих им на праве собственности.</text:p>
      <text:p text:style-name="Text_20_body"><text:span text:style-name="T1">Оплата страхового взноса</text:span></text:p>
      <text:p text:style-name="Text_20_body">Существуют три способа оплаты страхового взноса:</text:p>
      <text:p text:style-name="Text_20_body">1-й способ</text:p>
      <text:p text:style-name="Text_20_body">Достаточно ежемесячно оплачивать страховой взнос по квитанции на оплату жилищно-коммунальных услуг (ЖКУ). В квитанции следует сделать отметку знаком «V» в поле «Итого со страхованием».</text:p>
      <text:p text:style-name="Text_20_body">Ежемесячный страховой взнос является единым для всех категорий жилых строений и равен произведению 1 руб.62 коп. (ежемесячная плата за 1 кв.м.) на общую площадь квартиры (без учета балконов и лоджий).</text:p>
      <text:p text:style-name="Text_20_body">Страховая стоимость жилого помещения равна произведению 36 300 руб. (стоимость 1 кв.м.) на общую площадь квартиры (без балконов и лоджий).</text:p>
      <text:p text:style-name="Text_20_body">Внимание: при оплате страхового взноса в текущем месяце квартира считается застрахованной с 1-го числа следующего месяца, независимо от периода оплаты коммунальных услуг.</text:p>
      <text:p text:style-name="Text_20_body">Например, житель района оплатил страховой взнос 2-го апреля – квартира считается застрахованной с 1-го мая и т.д.</text:p>
      <text:p text:style-name="Text_20_body">Дата уплаты и сумма взноса определяется по оттиску штампа, сделанному учреждением банка на платежном документе.</text:p>
      <text:p text:style-name="Text_20_body">Собственники помещений, оплачивающие коммунальные услуги не по Единому платежному документу (минуя МФЦ), могут оплатить услугу «добровольное страхование» помесячно следующим образом:</text:p>
      <text:p text:style-name="Text_20_body">- обязав управляющую компанию, в том числе ТСЖ, ЖК, ЖСК, включить услугу «добровольное страхование» в документ на оплату ЖКУ.</text:p>
      <text:p text:style-name="Text_20_body">2-й способ</text:p>
      <text:p text:style-name="Text_20_body">В этом случае страхователям предлагаются следующие виды услуг:</text:p>
      <text:p text:style-name="Text_20_body">а) Оформить годовой договор страхования квартиры в виде именного страхового полиса по основному или альтернативному вариантам.</text:p>
      <text:p text:style-name="Text_20_body">Основной вариант:</text:p>
      <text:p text:style-name="Text_20_body">Страховая премия (годовая плата за страхование) равна произведению 19 руб. 20 коп. (страховая премия за 1 кв.м.) на общую площадь застрахованного жилого помещения (без балконов и лоджий).</text:p>
      <text:p text:style-name="Text_20_body">Страховая стоимость жилого помещения равна произведению 36 300 руб. (стоимость 1 кв.м.) на общую площадь квартиры (без балконов и лоджий).</text:p>
      <text:p text:style-name="Text_20_body">При возмещении убытков страхователям Правительство Москвы выплачивает 15% ущерба, АО «СОГАЗ» выплачивает 85% ущерба.</text:p>
      <text:p text:style-name="Text_20_body">Альтернативный вариант (для обеспечения более высокого уровня возмещения ущерба):</text:p>
      <text:p text:style-name="Text_20_body">Страховая премия (годовая плата за страхование) равна произведению 32 руб. 64 коп. (страховая премия за 1 кв.м.) на общую площадь застрахованного жилого помещения (без балконов и лоджий).</text:p>
      <text:p text:style-name="Text_20_body">Страховая стоимость жилого помещения равна произведению 54 450 руб. (стоимость 1 кв.м.) на общую площадь квартиры (без балконов и лоджий).</text:p>
      <text:p text:style-name="Text_20_body">При возмещении убытков страхователям Правительство Москвы выплачивает 5% ущерба, АО «СОГАЗ» выплачивает 95% ущерба.</text:p>
      <text:p text:style-name="Text_20_body">Для оформления страхового полиса при себе необходимо иметь оригинал правоустанавливающего документа на жилое помещение (если оно в собственности) и паспорт с отметкой о регистрации по данному адресу.</text:p>
      <text:p text:style-name="Text_20_body">Оформить годовой полис можно по адресу:</text:p>
      <text:p text:style-name="Text_20_body">- Москва, ул. Суворовская, д. 10А, офис 211, время работы: пн.-чт. с 09.00 до 18.00, пт. с 09.00 до 16.45, тел.: +7(495)234-44-24</text:p>
      <text:p text:style-name="Text_20_body">- Москва, Уланский переулок, д. 24, офис 201, время работы: пн.-чт. с 09.00 до 18.00, пт. с 09.00 до 16.45, тел.: +7(495)539-29-01</text:p>
      <text:p text:style-name="Text_20_body">3-й способ</text:p>
      <text:p text:style-name="Text_20_body">Распечатать с любого компьютера бланк-квитанцию с сайта СОГАЗа и оплатить годовой страховой взнос в бли <text:bookmark text:name="id__GoBack"/> жайшем банке (может взиматься комиссия за обслуживание).</text:p>
      <text:p text:style-name="Text_20_body">Страховая защита действует с 1 числа месяца, следующего за месяцем оплаты.</text:p>
      <text:p text:style-name="Text_20_body">Данный способ актуален в первую очередь для тех, кто оплачивает жилищно-коммунальные услуги не по единому платежному документу.</text:p>
      <text:p text:style-name="Text_20_body"><text:span text:style-name="T1">Если произошёл страховой случай</text:span></text:p>
      <text:p text:style-name="Text_20_body">При наступлении страхового случая:</text:p>
      <text:p text:style-name="Text_20_body">- незамедлительно заявите об этом в противопожарную службу, аварийные службы или иные компетентные органы;</text:p>
      <text:p text:style-name="Text_20_body">- в течение трёх рабочих дней с момента установления факта повреждения или уничтожения жилого помещения сообщите о произошедшем в страховую организацию АО «СОГАЗ» по телефону: +7(495)539-29-01.</text:p>
      <text:p text:style-name="Text_20_body">Для оформления возмещения убытков, связанных с повреждением или уничтожением застрахованного жилого помещения, необходимы следующие документы:</text:p>
      <text:p text:style-name="Text_20_body">- заявление с указанием страхового события и повреждений жилого помещения;</text:p>
      <text:p text:style-name="Text_20_body">- документ, подтверждающий факт уплаты страхового взноса;</text:p>
      <text:p text:style-name="Text_20_body">- документ, удостоверяющий личность Страхователя, его гражданство и место жительства;</text:p>
      <text:p text:style-name="Text_20_body">- правоустанавливающие документы на жилое помещение;</text:p>
      <text:p text:style-name="Text_20_body">Свидетельство о страховании жилого помещения в городе Москве.</text:p>
      <text:p text:style-name="Text_20_body">При необходимости Страхователь предоставляет иные документы, в том числе из компетентных органов о событии, повлекшем возникновение ущерба.</text:p>
      <text:p text:style-name="Text_20_body">Страхование объектов общего имущества в многоквартирных домах</text:p>
      <text:p text:style-name="Text_20_body">Страхователями общего имущества на основании поручения, оформленного протоколом решения общего собрания собственников помещений в многоквартирном доме, и в пределах переданных полномочий могут выступать:</text:p>
      <text:p text:style-name="Text_20_body">– собственники помещений в многоквартирных домах;</text:p>
      <text:p text:style-name="Text_20_body">– действующее в доме товарищество собственников жилья, жилищный кооператив, иной специализированный потребительский кооператив, созданный собственниками помещений в целях управления общим имуществом и обеспечения жилищно-коммунальными услугами;</text:p>
      <text:p text:style-name="Text_20_body">– управляющие организации, зарегистрированные в установленном законом порядке, выбранные собственниками помещений.</text:p>
      <text:p text:style-name="Text_20_body">Вред, причиненный общему имуществу, на принципах долевой ответственности возмещают АО «СОГАЗ» и ГБУ «Центр имущественных платежей и жилищного страхования. Доля ответственности АО «СОГАЗ» – 75% от страховой (действительной) стоимости объектов общего имущества. Доля ответственности Правительства Москвы при страховании общего имущества собственников помещений равна 25% от страховой (действительной) стоимости объектов общего имущества. Расходы на возмещение ущерба финансируются из бюджета Москвы.</text:p>
      <text:p text:style-name="Text_20_body"><text:span text:style-name="T1">Объекты страхования:</text:span></text:p>
      <text:p text:style-name="Text_20_body">– конструктивные элементы дома и их отделка, помещения, не являющиеся частями квартир и предназначенные для обслуживания более одного помещения в доме, и их отделка;</text:p>
      <text:p text:style-name="Text_20_body">– внеквартирное инженерное оборудование дома;</text:p>
      <text:p text:style-name="Text_20_body">– конструктивные элементы, внутренняя и внешняя отделка лифтовых шахт и лифтовое оборудование.</text:p>
      <text:p text:style-name="Text_20_body">По желанию Страхователя договор страхования может быть заключен как по всему перечню общего имущества, так и по отдельным категориям.</text:p>
      <text:p text:style-name="Text_20_body"><text:span text:style-name="T1">Страховые случаи</text:span></text:p>
      <text:p text:style-name="Text_20_body">Страховым случаем признается повреждение или уничтожение застрахованного имущества, произошедшие вследствие:</text:p>
      <text:p text:style-name="Text_20_body">– пожара (воздействия пламени, дыма, высокой температуры при пожаре), а также проведения правомерных действий по его ликвидации;</text:p>
      <text:p text:style-name="Text_20_body">– взрыва по любой причине (исключая террористический акт), в том числе произошедшего в жилых и/или нежилых помещениях данного дома;</text:p>
      <text:p text:style-name="Text_20_body">– аварий систем отопления, водопровода, канализации, а также внутренних водостоков (включая места сопряжения водоприемных воронок с кровлей). Повреждение (уничтожение) застрахованного имущества вследствие проведения правомерных действий по ликвидации аварий систем отопления, водопровода, канализации, внутренних водостоков приравнивается к повреждению (уничтожению) общего имущества вследствие самих аварий указанных систем;</text:p>
      <text:p text:style-name="Text_20_body">– сильного ветра (свыше 20 м/с), урагана, смерча, шквала, а также сопровождающих их атмосферных осадков;</text:p>
      <text:p text:style-name="Text_20_body">– противоправных действий третьих лиц.</text:p>
      <text:p text:style-name="Text_20_body"><text:line-break/></text:p>
      <text:p text:style-name="Text_20_body">Адрес страницы: <text:a xlink:type="simple" xlink:href="http://vostochniy.mos.ru/housing-and-utilities/inform/detail/6151505.html" office:name=""><text:span text:style-name="Definition">http://vostochniy.mos.ru/housing-and-utilities/inform/detail/6151505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5T03:15:29Z</meta:creation-date>
    <dc:date>2023-10-15T03:15:29Z</dc:date>
  </office:meta>
</office:document-meta>
</file>