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ь-2013-09"/>СЕНТЯБРЬ 2013 №09<text:bookmark-end text:name="сентябрь-2013-09"/></text:h>
      <text:p text:style-name="First_20_paragraph">16.10.2013</text:p>
      <text:p text:style-name="Text_20_body"><text:line-break/></text:p>
      <text:p text:style-name="Text_20_body">Адрес страницы: <text:a xlink:type="simple" xlink:href="http://vostochniy.mos.ru/newspaper_east/detail/861859.html" office:name=""><text:span text:style-name="Definition">http://vostochniy.mos.ru/newspaper_east/detail/861859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05:52Z</meta:creation-date>
    <dc:date>2023-05-12T14:05:52Z</dc:date>
  </office:meta>
</office:document-meta>
</file>