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горбти-грядут-перемены"/>В МосгорБТИ грядут перемены<text:bookmark-end text:name="в-мосгорбти-грядут-перемены"/></text:h>
      <text:p text:style-name="First_20_paragraph">04.06.2015</text:p>
      <text:p text:style-name="Text_20_body"><text:span text:style-name="T1">Мэр Москвы Сергей Собянин подписал распоряжение о преобразовании ГУП МосгорБТИ в ГБУ МосгорБТИ.</text:span>    </text:p>
      <text:p text:style-name="Text_20_body">Работа по внесению соответствующих изменений в учредительные документы производится в настоящее время. Как сообщает пресс-служба ГУП МосгорБТИ, реорганизация осуществляется в целях повышения эффективности работы и повлияет на взаимодействие с гражданами и бизнес сообществом в лучшую сторону.   </text:p>
      <text:p text:style-name="Text_20_body">Как и прежде, МосгорБТИ будет заниматься технической инвентаризацией, учетом жилого и нежилого фонда столицы, вести Адресный реестр зданий и сооружений Москвы, выдавать документы технического учета, обеспечивать проведение кадастровых работ и вести архив бюро технической инвентаризации города Москвы.</text:p>
      <text:p text:style-name="Text_20_body">Кроме того, функционал предприятия расширится, как в части ранее осуществляемых видов деятельности, так и за счет новых услуг, таких как проектирование, оценка, паспортизация и кадастровая деятельность по учету земельных участков. </text:p>
      <text:p text:style-name="Text_20_body"><text:line-break/></text:p>
      <text:p text:style-name="Text_20_body">Адрес страницы: <text:a xlink:type="simple" xlink:href="http://vostochniy.mos.ru/presscenter/news/detail/1912459.html" office:name=""><text:span text:style-name="Definition">http://vostochniy.mos.ru/presscenter/news/detail/1912459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11:44:10Z</meta:creation-date>
    <dc:date>2024-09-26T11:44:10Z</dc:date>
  </office:meta>
</office:document-meta>
</file>