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формировании-мобилизационного-людского-резерва"/>О формировании мобилизационного людского резерва<text:bookmark-end text:name="о-формировании-мобилизационного-людского-резерва"/></text:h>
      <text:p text:style-name="First_20_paragraph">16.05.2024</text:p>
      <text:p text:style-name="Text_20_body"><text:line-break/></text:p>
      <text:p text:style-name="Text_20_body">Адрес страницы: <text:a xlink:type="simple" xlink:href="http://vostochniy.mos.ru/your-safety/inform/detail/12373087.html" office:name=""><text:span text:style-name="Definition">http://vostochniy.mos.ru/your-safety/inform/detail/12373087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4:41:33Z</meta:creation-date>
    <dc:date>2024-09-26T04:41:33Z</dc:date>
  </office:meta>
</office:document-meta>
</file>