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профилактике-и-пресечении-грубых-нарушений-правил-дорожного-движения"/>О профилактике и пресечении грубых нарушений Правил дорожного движения<text:bookmark-end text:name="о-профилактике-и-пресечении-грубых-нарушений-правил-дорожного-движения"/></text:h>
      <text:p text:style-name="First_20_paragraph">25.05.2016</text:p>
      <text:p text:style-name="Text_20_body"><text:line-break/></text:p>
      <text:p text:style-name="Text_20_body"><text:line-break/></text:p>
      <text:p text:style-name="Text_20_body">Адрес страницы: <text:a xlink:type="simple" xlink:href="http://vostochniy.mos.ru/your-safety/inform/detail/3014198.html" office:name=""><text:span text:style-name="Definition">http://vostochniy.mos.ru/your-safety/inform/detail/3014198.html</text:span></text:a></text:p>
      <text:p text:style-name="Text_20_body"><text:a xlink:type="simple" xlink:href="http://vostochniy.mos.ru" office:name=""><text:span text:style-name="Definition">Управа района Восточны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3:56:50Z</meta:creation-date>
    <dc:date>2023-05-30T13:56:50Z</dc:date>
  </office:meta>
</office:document-meta>
</file>