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орьба-с-диванным-терроризмом"/>Борьба с диванным терроризмом<text:bookmark-end text:name="борьба-с-диванным-терроризмом"/></text:h>
      <text:p text:style-name="First_20_paragraph">08.06.2016</text:p>
      <text:p text:style-name="Text_20_body">Большинству людей на личном опыте довелось столкнуться с таким явлением, как телефонный терроризм. «Заминировать» учебное заведение перед контрольной или экзаменом некогда было довольно популярным развлечением среди школьников.</text:p>
      <text:p text:style-name="Text_20_body">Однако по мере роста технических возможностей деанонимизации, перспектива общения с добрыми дядями в погонах резко сократила количество подобных случаев. Хотя и не исключила их полностью, отдельные сорванцы продолжают отвлекать сотрудников от работы. По мере роста реальной террористической опасности, отношение к подобным шуткам в обществе сильно изменилось — из раздражающей шалости она превратилась в катализатор массового психоза. Чем, разумеется, с радостью воспользуются террористы настоящие. Как противодействовать таким явлениям?</text:p>
      <text:p text:style-name="Text_20_body">Следует понимать, что каждое сообщение о виртуальной бомбе, влечет за собой вполне реальную работу десятков специалистов, услуги которых в это время могли быть необходимы в другом месте. То есть, это прямые временные и финансовые затраты, ложащиеся на наш бюджет. Не говоря уже о психологических травмах людей, вынужденных менять свои планы из-за чьей-то злой шутки. Кроме чисто хулиганских мотивов, правда, существуют и вполне корыстные причины ложных сообщений — таким способом можно с лёгкостью навредить оппоненту, сорвать массовое мероприятие, создать пробку на дороге и еще массой способов сделать чужую жизнь еще тяжелее.</text:p>
      <text:p text:style-name="Text_20_body">Вполне логично, что такие действия подпадают под действие УК РФ, а именно, под 207 статью: «Заведомо ложное сообщение об акте терроризма», предусматривающую ответственность в виде штрафа до 200 тыс. рублей, обязательные или исправительные работы, либо лишение свободы до 3 лет. В случае если причинен крупный ущерб, либо произошли иные тяжкие последствия, злоумышленник может получить штраф до миллиона рублей или лишиться свободы сроком до 5 лет. Но последние тенденции в этой области заставили законотворцев задуматься о серьёзном ужесточении наказания.</text:p>
      <text:p text:style-name="Text_20_body">Многие помнят, что в конце прошлого тысячи жителей Татарстана на свои телефоны получили сообщение одинакового содержания: «Уважаемые родители, примите, пожалуйста, к сведению. По информации MBД в Республику Татарстан заслано 18 террористов-смертников, в ближайшие выходные возможен терак <text:bookmark text:name="id__GoBack"/> т в крупных торговых центрах. Предупредите знакомых и близких. Информация от полицейских. Пожалуйста, отнеситесь серьёзно, усиление у них очень мощное». До сих пор доподлинно неизвестно, был ли инициатором очередной «шутник», реальный террорист или просто неуравновешенный гражданин, неправильно трактовавший внешние признаки работы правоохранительных органов, но рассылка имела самые серьёзные последствия, добравшись даже до Москвы.</text:p>
      <text:p text:style-name="Text_20_body">Изначально распространяемое через интернет-мессенджер сообщение очень быстро приобрело форму медиа-вируса и разлетелось по социальным сетям. По мере распространения «предупреждение» обрастало всё новыми подробностями: упоминались боевики запрещенной в России организации ИГИЛ, были ссылки на достоверный источник в МЧС, кто-то говорил о секретной телефонограмме из Москвы. В распространение активно включились учителя школ и воспитатели детских садов, в одной из казанских школ директор даже обратилась по внутришкольному радио к ученикам с рекомендацией в ближайшие выходные остаться дома и не посещать торговые комплексы. Хорошо хоть до отмены занятий дело не дошло.</text:p>
      <text:p text:style-name="Text_20_body">Остановить поток лжи не удалось даже после официально опровержения со стороны МВД по Республике Татарстан. В итоге, сотни тысяч людей подверглись дополнительному стрессу, кто-то из страха наверняка лишился замечательных выходных с семьёй. Дабы не допустить подобной ситуации в будущем, депутаты Госдумы и члены Общественной палаты при содействии правоохранительных органов готовят предложения по ужесточению наказания, предусмотренного 207-й статьей, вплоть до приравнивания телефонного терроризма, без всяких кавычек, к терроризму реальному, со всеми вытекающими последствиями в виде показательных «посадок» террористов-неудачников на приличные срока</text:p>
      <text:p text:style-name="Text_20_body">Не совсем понятным остаётся, как в подобных случаях реагировать обычным гражданам. Очевидно, что не стоит поддерживать распространение сомнительной, ничем не подтвержденноё информации — так вы неосознанно становитесь соучастником преступления. Это правило, кстати, касается и других случаев. Но зато совершенно ясно, что проблема подобной дезинформации актуальна в первую очередь для индивидуалистов, живущих в своём воображаемом мире «свободы». Все нормальные люди живут в естественном формате общинности и о замыслах злоумышленников узнают если не быстрее всех, то уж наверняка более надёжно — внутриобщинное «сарафанное радио» куда оперативнее и достовернее анонимных рассылок. Поэтому будьте благоразумны, не введитесь на провокации и живите здоровой жизнью общинного народа. Без лишней суеты.</text:p>
      <text:p text:style-name="Text_20_body"><text:line-break/></text:p>
      <text:p text:style-name="Text_20_body">Адрес страницы: <text:a xlink:type="simple" xlink:href="http://vostochniy.mos.ru/your-safety/inform/detail/3101589.html" office:name=""><text:span text:style-name="Definition">http://vostochniy.mos.ru/your-safety/inform/detail/3101589.html</text:span></text:a></text:p>
      <text:p text:style-name="Text_20_body"><text:a xlink:type="simple" xlink:href="http://vostochniy.mos.ru" office:name=""><text:span text:style-name="Definition">Управа района Восточны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6-02T18:58:27Z</meta:creation-date>
    <dc:date>2024-06-02T18:58:27Z</dc:date>
  </office:meta>
</office:document-meta>
</file>