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рекомендует-пешеходу"/>Госавтоинспекция рекомендует пешеходу<text:bookmark-end text:name="госавтоинспекция-рекомендует-пешеходу"/></text:h>
      <text:p text:style-name="First_20_paragraph">20.06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vostochniy.mos.ru/your-safety/inform/detail/3189097.html" office:name=""><text:span text:style-name="Definition">http://vostochniy.mos.ru/your-safety/inform/detail/3189097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8T15:00:33Z</meta:creation-date>
    <dc:date>2023-11-28T15:00:33Z</dc:date>
  </office:meta>
</office:document-meta>
</file>