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мпионат-москвы-по-боевому-развертыванию-состоится-20-августа-в-лужниках"/>Чемпионат Москвы по боевому развертыванию состоится 20 августа в «Лужниках»<text:bookmark-end text:name="чемпионат-москвы-по-боевому-развертыванию-состоится-20-августа-в-лужниках"/></text:h>
      <text:p text:style-name="First_20_paragraph">17.08.2016</text:p>
      <text:p text:style-name="Text_20_body">Дружное братство столичных пожарных и спасателей соберется 20 августа 2016 года вместе со своими семьями на территории Спорткомплекса «Лужники», чтобы выступить самим и поддержать команды участников Чемпионата города Москвы по боевому развертыванию, посвященного памяти пожарных и спасателей, погибших при исполнении служебного долга.</text:p>
      <text:p text:style-name="Text_20_body">Пожарно-спасательный спорт является неотъемлемой частью боевой подготовки пожарно-спасательных подразделений во всех странах мира.! Навыки, отработанные в ходе предстоящих соревнований, пригодятся пожарным и спасателям в их профессиональной деятельности при выполнении сложных задач по оказанию помощи пострадавшим, тушению пожаров, ликвидации последствий ЧС.</text:p>
      <text:p text:style-name="Text_20_body">В Чемпионате примут участие команды Главных управлений МЧС России по г. Москве, по Московской области, по г. Санкт-Петербургу, Департамента ГОЧС и ПБ г. Москвы, Министерства обороны РФ «Центральный спортивный клуб Армии», ФКУ «Главный центр административно-хозяйственного и транспортного обеспечения МВД РФ», ФГП «Ведомственная охрана железнодорожного транспорта РФ», Воинской части № 28178, Московской добровольной пожарной команды «Сигнал 01», Специальных управлений ФПС № 3, 72, 100 МЧС России, ФСО России, профессионального аварийно-спасательного формирования «ТЕХНОСПАС», «Газпромнефть МНПЗ», технического пожарно-спасательного колледжа им. В.М. Максимчука».</text:p>
      <text:p text:style-name="Text_20_body">Фотоэкспозиция, посвященная памяти героев-огнеборцев, погибших при исполнении служебного долга, а также необычайная выставочная площадка пожарных ретро-автомобилей и уникальной современной пожарно-спасательной техники откроется перед началом Чемпионата.</text:p>
      <text:p text:style-name="Text_20_body">Для любителей экстремальных видов спорта будут работать спортивные площадки по воркауту, паркуру, армрестлингу, перетягиванию каната, метанию покрышки, гиревому и городошному спорту, а также скайлифт.</text:p>
      <text:p text:style-name="Text_20_body">Для детворы развернут детскую анимационную площадку, состоящую из различных спортивных и развлекательных аттракционов и конкурсов.</text:p>
      <text:p text:style-name="Text_20_body">В программу боевого развертывания входит: надевание боевой одежды пожарного, прокладывание магистральной линии, подъем на 4 этаж учебной башни комбинированным способом по трехколенной и штурмовой лестнице, и осуществление подачи воды с помощью двух стволов.</text:p>
      <text:p text:style-name="Text_20_body">Для зрителей в перерывах между соревновательными этапами будут представлены показательные выступления Давида Белля - основателя паркура и пожарного в третьем поколении.</text:p>
      <text:p text:style-name="Text_20_body">Церемония открытия мероприятия в 12.00</text:p>
      <text:p text:style-name="Text_20_body">Место проведения – Москва, Лужнецкая набережная, д.24 (на территории Спорткомплекса «Лужники» «Северное ядро»)</text:p>
      <text:p text:style-name="Text_20_body">Вход свободный.</text:p>
      <text:p text:style-name="Text_20_body"><text:line-break/></text:p>
      <text:p text:style-name="Text_20_body">Адрес страницы: <text:a xlink:type="simple" xlink:href="http://vostochniy.mos.ru/your-safety/inform/detail/3555055.html" office:name=""><text:span text:style-name="Definition">http://vostochniy.mos.ru/your-safety/inform/detail/3555055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5:05:39Z</meta:creation-date>
    <dc:date>2024-09-26T05:05:39Z</dc:date>
  </office:meta>
</office:document-meta>
</file>