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600-полицейских-увд-по-вао-будут-обеспечивать-безопасность-в-период-проведения-мероприятий-посвященных-дню-знаний"/>Более 600 полицейских УВД по ВАО будут обеспечивать безопасность в период проведения мероприятий, посвященных Дню знаний<text:bookmark-end text:name="более-600-полицейских-увд-по-вао-будут-обеспечивать-безопасность-в-период-проведения-мероприятий-посвященных-дню-знаний"/></text:h>
      <text:p text:style-name="First_20_paragraph">31.08.2016</text:p>
      <text:p text:style-name="Text_20_body">1 сентября 2016 года в столице будет отмечаться День знаний, посвященный началу нового 2016/2017 учебного года. В текущем году к учебе приступят более 130 тысяч несовершеннолетних, проживающих в Восточном округе Москвы.</text:p>
      <text:p text:style-name="Text_20_body">Для обеспечения общественного порядка и безопасности граждан в День знаний на востоке Москвы будут задействованы 643 сотрудника полиции, среди которых 188 участковых уполномоченных полиции, 23 сотрудника по делам несовершеннолетних, 69 оперативников, 127 сотрудников патрульно-постовой службы полиции, 44 инспектора ОБ ДПС ГИБДД УВД по ВАО и другие. Так же в охране общественного порядка примут участие 327 сотрудников частных охранных предприятий, 39 представителей общественных пунктов охраны порядка и 10 народных дружинников. На территории Восточного округа Москвы находятся 299 общеобразовательных школ, 2 детских сада, 29 колледже среднего специального образования и 4 ВУЗа.</text:p>
      <text:p text:style-name="Text_20_body">Для обеспечения общественного порядка и безопасности граждан в период проведения праздничных мероприятий Главным управлением МВД России по г. Москве совместно со всеми правоохранительными структурами и другими заинтересованными ведомствами создан временный оперативный штаб. Аналогичные оперативные штабы созданы во всех УВД по административным округам и УВД на Московском метрополитене. Также в целях обеспечения защищенности объектов образования управлениями внутренних дел по административным округам Москвы организовано взаимодействие с частными охранными организациями, обеспечивающими охрану образовательных учреждений.</text:p>
      <text:p text:style-name="Text_20_body">С 27 по 31 августа с привлечением инспекторов-кинологов со служебными собаками дополнительно обследованы все здания образовательных учреждений и прилегающие к ним территории. Приближены маршруты патрулирования нарядов полиции, задействованных в системе единой дислокации и посты ДПС.</text:p>
      <text:p text:style-name="Text_20_body">Традиционно в связи с приближением нового учебного года Управление ГИБДД Москвы с 29 августа проводит общегородской профилактический рейд «Снова в школу», который продлится до 9 сентября 2016 года.</text:p>
      <text:p text:style-name="Text_20_body">Рейд направлен на восстановление у детей навыков безопасного поведения на дороге, их адаптацию к сложным дорожным условиям города, предупреждение несчастных случаев, повышение безопасности дорожного движения у школ и детских дошкольных учреждений.</text:p>
      <text:p text:style-name="Text_20_body">В августе сотрудники Госавтоинспекции осуществили проверку территорий, непосредственно прилегающих к общеобразовательным учреждениям города. Были обследованы подъездные пути и маршруты движения к образовательным учреждениям.</text:p>
      <text:p text:style-name="Text_20_body">В первые дни учебного года сотрудники Госавтоинспекции проведут в образовательных учреждениях уроки безопасности, в ходе которых учащимся еще раз напомнят о необходимости соблюдения правил дорожного движения, а также основах безопасного поведения на дороге.</text:p>
      <text:p text:style-name="Text_20_body"><text:line-break/></text:p>
      <text:p text:style-name="Text_20_body">Адрес страницы: <text:a xlink:type="simple" xlink:href="http://vostochniy.mos.ru/your-safety/inform/detail/3644846.html" office:name=""><text:span text:style-name="Definition">http://vostochniy.mos.ru/your-safety/inform/detail/3644846.html</text:span></text:a></text:p>
      <text:p text:style-name="Text_20_body"><text:a xlink:type="simple" xlink:href="http://vostochniy.mos.ru" office:name=""><text:span text:style-name="Definition">Управа района Восточны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6T05:05:40Z</meta:creation-date>
    <dc:date>2024-09-26T05:05:40Z</dc:date>
  </office:meta>
</office:document-meta>
</file>