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ый-день-солидарности-в-борьбе-с-терроризмом-2016"/>Международный День солидарности в борьбе с терроризмом 2016<text:bookmark-end text:name="международный-день-солидарности-в-борьбе-с-терроризмом-2016"/></text:h>
      <text:p text:style-name="First_20_paragraph">02.09.2016</text:p>
      <text:p text:style-name="Text_20_body"><text:span text:style-name="T1">3 сентября</text:span> в День солидарности в борьбе с терроризмом в Москве пройдут памятные мероприятия. Москвичи почтут память жертв Беслана, а также терактов, которые унесли жизни людей в столице в разные годы. В акциях примут участие представители общественных организаций, которые выступят с официальным обращением против терроризма, воспитанники детских объединений, жители города.</text:p>
      <text:p text:style-name="Text_20_body">Больше 10 лет прошло с тех страшных дней, когда террористы захватили заложников в школе №1 города Беслана в Северной Осетии. В память о трагедии будет проведена <text:span text:style-name="T1">акция «Без слов</text:span>». Она состоится в <text:span text:style-name="T1">13:00 возле Памятного монумента жертвам Беслана</text:span>, напротив храма Пресвятой Богородицы на Кулишках (ул. Солянка д.5/2).</text:p>
      <text:p text:style-name="Text_20_body">Москва неоднократно подвергалась атакам террористов. В тех местах, где в разные годы произошли террористические акты, одновременно <text:span text:style-name="T1">в 12:00 пройдут траурные митинги:</text:span></text:p>
      <text:p text:style-name="Text_20_body">- на площади перед Театральным центром на Дубровке, ул. Мельникова, д.7</text:p>
      <text:p text:style-name="Text_20_body">- на ул. Гурьянова возле памятного знака на месте взорванного дома № 19</text:p>
      <text:p text:style-name="Text_20_body">- возле станции метро «Рижская»</text:p>
      <text:p text:style-name="Text_20_body">- у монумента музея памяти воинов, погибших в горячих точках, ул. Авиационная, д.68</text:p>
      <text:p text:style-name="Text_20_body">- в вестибюле станции метро «Парк культуры»</text:p>
      <text:p text:style-name="Text_20_body">- в вестибюле станции метро «Лубянка»</text:p>
      <text:p text:style-name="Text_20_body">- в переходе станции метро «Пушкинская»</text:p>
      <text:p text:style-name="Text_20_body">- на Каширском шоссе на месте взорванного дома № 6, корпус 3</text:p>
      <text:p text:style-name="Text_20_body">- возле станции метро «Автозаводская»</text:p>
      <text:p text:style-name="Text_20_body">- у гостиницы «Националь»</text:p>
      <text:p text:style-name="Text_20_body">Дата 3 сентября в России стала Днем солидарности в борьбе с терроризмом в память о трагических событиях, случившихся в 2004 году в Беслане. В течение трех дней в заложниках в здании школы удерживались учащиеся и их родственники. Погибли более 300 человек, в том числе 186 детей.</text:p>
      <text:p text:style-name="Text_20_body">Акции в Москве организованы Комитетом общественных связей города Москвы совместно с Московским домом общественных организаций при поддержке префектур административных округов города Москвы и ГУП Московский метрополитен, а также Постоянным представительством Республики Северная Осетия – Алания при Президенте Российской Федерации.</text:p>
      <text:p text:style-name="Text_20_body"><text:line-break/></text:p>
      <text:p text:style-name="Text_20_body">Адрес страницы: <text:a xlink:type="simple" xlink:href="http://vostochniy.mos.ru/your-safety/inform/detail/3659517.html" office:name=""><text:span text:style-name="Definition">http://vostochniy.mos.ru/your-safety/inform/detail/3659517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2T21:16:39Z</meta:creation-date>
    <dc:date>2023-11-02T21:16:39Z</dc:date>
  </office:meta>
</office:document-meta>
</file>