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бор-кандидатов-для-поступления-в-вузы"/>Отбор кандидатов для поступления в ВУЗЫ<text:bookmark-end text:name="отбор-кандидатов-для-поступления-в-вузы"/></text:h>
      <text:p text:style-name="First_20_paragraph">07.10.2016</text:p>
      <text:p text:style-name="Text_20_body">С 1 октября 2016 года отделом Объединенного военного комиссариата города Москвы по Измайловскому району Восточного административного округа города Москвы проводится первоначальный отбор кандидатов для поступления в высшие военные образовательные учреждения Министерства обороны РФ и других органов исполнительной власти.</text:p>
      <text:p text:style-name="Text_20_body">Обращаться в отдел военного комиссариата города Москвы по Измайловскому району по адресу: ул. 5-я Парковая, д. 30А, каб. 206 к Калмыкову Валерию Владимировичу, тел.: 8 (499) 165-09-45.</text:p>
      <text:p text:style-name="Text_20_body"><text:span text:style-name="T1">ПРАВИЛА ПРИЕМА</text:span></text:p>
      <text:p text:style-name="Text_20_body">Для поступления в высшие военные образовательные учреждения</text:p>
      <text:p text:style-name="Text_20_body">Министерства обороны РФ и других органов исполнительной власти на 2016 год принимаются граждане в возрасте 16 до 22 лет, не проходившие военную службу (возраст поступающих на учебу лиц определяется по состоянию на 1 августа года поступления).</text:p>
      <text:p text:style-name="Text_20_body">На момент поступления кандидаты должны иметь на руках документ государственного образца о среднем (полном) общем, среднем профессиональном образовании или диплом о начальном профессиональном образовании, если в нём есть запись о получении гражданином среднего (полного) общего образования. Направление на экзамены проводится в июле.</text:p>
      <text:p text:style-name="Text_20_body">Все документы оформляются в отделе военного комиссариата по постоянному месту регистрации (или по временной регистрации более 1 года) по муниципальным районам: Измайлово, Восточное Измайлово, Северное Измайлово, Соколиная Гора, Ивановское, поселок Восточный.</text:p>
      <text:p text:style-name="Text_20_body">Подача заявлений проводится с 15 января по 20 июня года поступления.</text:p>
      <text:p text:style-name="Text_20_body">После проведения медицинского освидетельствования и признания годности личные дела высылаются в учебные заведения. Вызов на экзамены проводится в июле месяце. На время проведения экзаменов все затраты на перевозку, размещение, питание кандидатов берет на себя государство.</text:p>
      <text:p text:style-name="Text_20_body">Руководство отдела</text:p>
      <text:p text:style-name="Text_20_body"><text:line-break/></text:p>
      <text:p text:style-name="Text_20_body">Адрес страницы: <text:a xlink:type="simple" xlink:href="http://vostochniy.mos.ru/your-safety/inform/detail/3908697.html" office:name=""><text:span text:style-name="Definition">http://vostochniy.mos.ru/your-safety/inform/detail/3908697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4:55:07Z</meta:creation-date>
    <dc:date>2024-09-26T04:55:07Z</dc:date>
  </office:meta>
</office:document-meta>
</file>