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ло-об-административном-правонарушении-в-отношении-генерального-директора-ооо-чоп-командор-2-л"/>Дело об административном правонарушении в отношении генерального директора ООО ЧОП «Командор – 2 Л»<text:bookmark-end text:name="дело-об-административном-правонарушении-в-отношении-генерального-директора-ооо-чоп-командор-2-л"/></text:h>
      <text:p text:style-name="First_20_paragraph">15.12.2016</text:p>
      <text:p text:style-name="Text_20_body">Измайловская межрайонная прокуратура г. Москвы приняла меры реагирования к генеральному директору ООО ЧОП «Командор – 2 Л», проигнорировавшему законные требования, изложенные в представлении прокурора.</text:p>
      <text:p text:style-name="Text_20_body">Так, в ходе ранее проведенной проверки в деятельности ООО ЧОП «Командор – 2 Л» были выявлены нарушения трудового законодательства и противодействия терроризму. В этой связи на имя генерального директора прокурор внес представление об устранении нарушений.</text:p>
      <text:p text:style-name="Text_20_body">В нарушение действующего законодательства генеральный директор Ивановский Н.П. требование о рассмотрении представления с участием представителя межрайонной прокуратуры проигнорировал. Поступивший в межрайонную прокуратуру ответ о результатах его рассмотрения соответствующие сведения не содержал.</text:p>
      <text:p text:style-name="Text_20_body">Измайловских межрайонный прокурор возбудил в отношении генерального директора ООО ЧОП «Командор – 2 Л» дело об административном правонарушении по ст. 17.7 (невыполнение законных требований прокурора) Кодекса Российской Федерации об административных правонарушениях, которое рассмотрено с участием представителя прокуратуры.</text:p>
      <text:p text:style-name="Text_20_body">Постановление мирового судьи судебного участка № 302 района Измайлово г. Москвы от 20.09.2016 генеральный директор ООО ЧОП «Командор – 2 Л» привлечен к административной ответственности в виде штрафа в размере 2 тыс. рублей.</text:p>
      <text:p text:style-name="Text_20_body"><text:line-break/></text:p>
      <text:p text:style-name="Text_20_body">Адрес страницы: <text:a xlink:type="simple" xlink:href="http://vostochniy.mos.ru/your-safety/inform/detail/4442433.html" office:name=""><text:span text:style-name="Definition">http://vostochniy.mos.ru/your-safety/inform/detail/4442433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4T06:43:50Z</meta:creation-date>
    <dc:date>2024-01-14T06:43:50Z</dc:date>
  </office:meta>
</office:document-meta>
</file>