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сторожно-терроризм"/>Осторожно терроризм!<text:bookmark-end text:name="осторожно-терроризм"/></text:h>
      <text:p text:style-name="First_20_paragraph">19.06.2017</text:p>
      <text:p text:style-name="Text_20_body"><text:line-break/></text:p>
      <text:p text:style-name="Text_20_body"><text:line-break/></text:p>
      <text:p text:style-name="Text_20_body">Адрес страницы: <text:a xlink:type="simple" xlink:href="http://vostochniy.mos.ru/your-safety/inform/detail/6239126.html" office:name=""><text:span text:style-name="Definition">http://vostochniy.mos.ru/your-safety/inform/detail/6239126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6T05:05:43Z</meta:creation-date>
    <dc:date>2024-09-26T05:05:43Z</dc:date>
  </office:meta>
</office:document-meta>
</file>