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востоке-столицы-сотрудники-полиции-задержали-подозреваемого-в-даче-взятки"/>На востоке столицы сотрудники полиции задержали подозреваемого в даче взятки<text:bookmark-end text:name="на-востоке-столицы-сотрудники-полиции-задержали-подозреваемого-в-даче-взятки"/></text:h>
      <text:p text:style-name="First_20_paragraph">09.12.2019</text:p>
      <text:p text:style-name="Text_20_body">Инспекторы ОГИБДД УВД по ВАО задержали 48-летнего жителя столицы по подозрению в мелком взяточничестве.<text:line-break/>Сотрудниками Госавтоинспекции на шоссе Энтузиастов был остановлен автомобиль, за рулем которого находился 28-летний приезжий. В ходе проверки документов сотрудниками полиции было установлено, что мужчина управляет автомобилем без водительского удостоверения.<text:line-break/>Знакомый водителя предложил должностному лицу денежные средства за несоставление в отношении нарушителя протокола об административном правонарушении, предусмотренном статьей 12.7 КРФ об АП «Управление транспортным средством водителем, не имеющим права управления транспортным средством». Инспектор предупредил мужчину о противоправности его действий и предусмотренной за них уголовной ответственности, однако тот попытался передать деньги в размере 5 тысяч рублей, после чего был задержан.<text:line-break/>По данному факту отделом дознания ОМВД России по району Ивановское возбуждено уголовное дело по признакам преступления, предусмотренного статьей 291.2 УК РФ «Мелкое взяточничество». В отношении подозреваемого избрана мера пресечения в виде подписки о невыезде и надлежащем поведении.</text:p>
      <text:p text:style-name="Text_20_body"><text:line-break/></text:p>
      <text:p text:style-name="Text_20_body">Адрес страницы: <text:a xlink:type="simple" xlink:href="http://vostochniy.mos.ru/your-safety/inform/detail/8547573.html" office:name=""><text:span text:style-name="Definition">http://vostochniy.mos.ru/your-safety/inform/detail/8547573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4T20:42:01Z</meta:creation-date>
    <dc:date>2024-01-24T20:42:01Z</dc:date>
  </office:meta>
</office:document-meta>
</file>