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филактическое-мероприятие-ребенок-на-дороге-в-вао"/>Профилактическое мероприятие «Ребенок на дороге» в ВАО<text:bookmark-end text:name="профилактическое-мероприятие-ребенок-на-дороге-в-вао"/></text:h>
      <text:p text:style-name="First_20_paragraph">27.01.2020</text:p>
      <text:p text:style-name="Text_20_body">В 2019 году в 83 дорожно-транспортных происшествиях зарегистрированных на территории обслуживания пострадало 90 детей, по сравнению с 2018 годом количество пострадавших детей увеличилось на 9 человек.</text:p>
      <text:p text:style-name="Text_20_body">С целью профилактики ДТП с участием детей 23 января 2020 года сотрудниками ОБ ДПС ГИБДД УВД по ВАО ГУ МВД России по г. Москве проведено профилактическое мероприятие «Ребенок на дороге».</text:p>
      <text:p text:style-name="Text_20_body">За время проведения мероприятия сотрудниками ОБ ДПС ГИБДД УВД по ВАО выявлено 6 нарушений правил перевозки детей, 1 нарушение правил проезда регулируемых пешеходных переходов, 8 не предоставлений преимущества пешеходам на пешеходных переходах, выявлено 5 пешеходов переходящих проезжую часть в неустановленном месте.</text:p>
      <text:p text:style-name="Text_20_body">Уважаемые участники дорожного движения - Дети подвижны и любознательны. Играя на улице, часто бывают невнимательными и беспечными. Не всегда понимают опасностей подстерегающих их на проезжей части, нарушая Правила дорожного движения, они нередко становятся участниками и жертвами дорожно-транспортных происшествий.</text:p>
      <text:p text:style-name="Text_20_body">Чтобы этого не случилось, напомните своим детям о правилах движения для пешеходов. Объясните ребенку где, когда и как можно переходить проезжую часть, к чему могут привести нарушения Правил дорожного движения и игры на проезжей части, как правильно вести себя в той или иной ситуации.</text:p>
      <text:p text:style-name="Text_20_body">Не стоит забывать и о том, что в сумерках водители могут не заметить ребенка, поэтому, по возможности, следует надеть яркую одежду, а лучше иметь на ней световозвращающие элементы.</text:p>
      <text:p text:style-name="Text_20_body">Не забывайте пристегивать ребенка ремнем безопасности каждый раз, когда осуществляете поездку вместе с ним.</text:p>
      <text:p text:style-name="Text_20_body"><text:line-break/></text:p>
      <text:p text:style-name="Text_20_body">Адрес страницы: <text:a xlink:type="simple" xlink:href="http://vostochniy.mos.ru/your-safety/inform/detail/8647254.html" office:name=""><text:span text:style-name="Definition">http://vostochniy.mos.ru/your-safety/inform/detail/8647254.html</text:span></text:a></text:p>
      <text:p text:style-name="Text_20_body"><text:a xlink:type="simple" xlink:href="http://vostochniy.mos.ru" office:name=""><text:span text:style-name="Definition">Управа района Восточны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10T05:42:52Z</meta:creation-date>
    <dc:date>2023-09-10T05:42:52Z</dc:date>
  </office:meta>
</office:document-meta>
</file>