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ериод-с-21.00-24-января-по-23.00-26-января-2020-года-на-территории-вао-г.-москвы-проведено-профилактическое-мероприятие-нетрезвый-водитель"/>В период с 21.00 24 января по 23.00 26 января 2020 года на территории ВАО г. Москвы проведено профилактическое мероприятие «Нетрезвый водитель»<text:bookmark-end text:name="в-период-с-21.00-24-января-по-23.00-26-января-2020-года-на-территории-вао-г.-москвы-проведено-профилактическое-мероприятие-нетрезвый-водитель"/></text:h>
      <text:p text:style-name="First_20_paragraph">30.01.2020</text:p>
      <text:p text:style-name="Text_20_body">В ходе проведенного рейда сотрудниками ОБ ДПС ГИБДД УВД по ВАО ГУ МВД России по г. Москве выявлено 10 водителей, управляющих автомобилем в состоянии опьянения и 12 водителей отказавшихся от прохождения освидетельствования на состояние опьянения.</text:p>
      <text:p text:style-name="Text_20_body">ОБ ДПС ГИБДД УВД по ВАО обращается к водителям с убедительной просьбой не садиться за руль в состоянии опьянения. Для безопасности всех участников дорожного движения воспользуйтесь услугами такси или общественным транспортом. За управление транспортным средством в состоянии опьянения водитель может быть лишен права управления на срок от 1,5 до 2 лет, совместно со штрафом в размере 30 тысяч рублей, а за повторное нарушение наступает уголовная ответственность.</text:p>
      <text:p text:style-name="Text_20_body">Уважаемые граждане убедительная просьба своевременно сообщать в полицию о водителях, которые ведут себя на дороге неадекватно и управляют автомобилем в состоянии опьянения.</text:p>
      <text:p text:style-name="Text_20_body"><text:line-break/></text:p>
      <text:p text:style-name="Text_20_body">Адрес страницы: <text:a xlink:type="simple" xlink:href="http://vostochniy.mos.ru/your-safety/inform/detail/8655665.html" office:name=""><text:span text:style-name="Definition">http://vostochniy.mos.ru/your-safety/inform/detail/8655665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7T00:19:38Z</meta:creation-date>
    <dc:date>2024-07-17T00:19:38Z</dc:date>
  </office:meta>
</office:document-meta>
</file>