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ицах-восточного-округа-прошло-мероприятие-с-членом-общественного-совета-безопасный-двор"/>На улицах Восточного округа прошло мероприятие с членом Общественного совета «Безопасный двор»<text:bookmark-end text:name="на-улицах-восточного-округа-прошло-мероприятие-с-членом-общественного-совета-безопасный-двор"/></text:h>
      <text:p text:style-name="First_20_paragraph">12.02.2020</text:p>
      <text:p text:style-name="Text_20_body">В рамках проведения профилактики дорожно-транспортного травматизма старший инспектор группы по обеспечению службы ОБ ДПС ГИБДД УВД по ВАО капитан полиции Евгений Орлов и член Общественного совета при Управлении Артем Бушуев провели на внутри дворовых территориях Восточного округа профилактическое мероприятие - «Безопасный двор».</text:p>
      <text:p text:style-name="Text_20_body">Цель акции - привлечение внимания общественности к соблюдению Правил дорожной безопасности на придворовых территориях.</text:p>
      <text:p text:style-name="Text_20_body">Особое внимание участники мероприятия, уделили детишкам и их родителям, которые прогуливались во дворе жилых домов, еще раз им рассказывали о правилах дорожного движения, напоминали, как нужно вести себя пешеходам во дворах.</text:p>
      <text:p text:style-name="Text_20_body">Артем Бушуев в свою очередь просил граждан быть более внимательными и осторожными: «Не ленитесь лишний раз посмотреть по сторонам перед проезжей частью».</text:p>
      <text:p text:style-name="Text_20_body">Прохожим было приятно внимание и забота со стороны сотрудников полиции. Участники мероприятия внимательно слушали стражей порядка и обещали быть осторожными, а также неукоснительно соблюдать ПДД. В качестве личной безопасности детишки и их родители получили памятки ПДД и светоотражающие элементы на одежду в темное время суток.</text:p>
      <text:p text:style-name="Text_20_body"><text:line-break/></text:p>
      <text:p text:style-name="Text_20_body">Адрес страницы: <text:a xlink:type="simple" xlink:href="http://vostochniy.mos.ru/your-safety/inform/detail/8685861.html" office:name=""><text:span text:style-name="Definition">http://vostochniy.mos.ru/your-safety/inform/detail/8685861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5T17:25:05Z</meta:creation-date>
    <dc:date>2023-09-05T17:25:05Z</dc:date>
  </office:meta>
</office:document-meta>
</file>