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ддверии-дня-защиты-детей-председатель-общественного-совета-при-увд-по-вао-совместно-с-сотрудниками-гибдд-провели-профилактический-рейд"/>В преддверии Дня защиты детей председатель Общественного совета при УВД по ВАО, совместно с сотрудниками ГИБДД провели профилактический рейд<text:bookmark-end text:name="в-преддверии-дня-защиты-детей-председатель-общественного-совета-при-увд-по-вао-совместно-с-сотрудниками-гибдд-провели-профилактический-рейд"/></text:h>
      <text:p text:style-name="First_20_paragraph">27.05.2020</text:p>
      <text:p text:style-name="Text_20_body"><text:span text:style-name="T1">Председатель Общественного совета Антон Петров и сотрудники</text:span> <text:span text:style-name="T1">Отдельного батальона ДПС ГИБДД Восточного округа провели рейд на дороге</text:span><text:span text:style-name="T1">, направленный на выявление правонарушений, связанных с перевозкой пассажиров.</text:span></text:p>
      <text:p text:style-name="Text_20_body"/>
      <text:p text:style-name="Text_20_body">Основными задачами профилактического рейда были предупреждение несчастных случаев с детьми на дорогах города и проведение широкой разъяснительной работы среди участников дорожного движения.</text:p>
      <text:p text:style-name="Text_20_body">Водителям сотрудники Госавтоинспекции напоминали об ответственности за безопасность своих пассажиров, а также рекомендовали проявлять уважение к другим участникам дорожного движения: ни в коем случае не садиться за руль в состоянии опьянения, соблюдать дистанцию, не выполнять необдуманных и рискованных маневров, пропускать пешеходов на пешеходных переходах, соблюдать правила дорожного движения.</text:p>
      <text:p text:style-name="Text_20_body">Особое внимание сотрудники ГИБДД обращали на водителей, перевозящих юных пассажиров. Кстати, во всех автомобилях, остановленных госавтоинспекторами во время проведения акции, юные пассажиры ехали пристегнутыми.</text:p>
      <text:p text:style-name="Text_20_body">«Хочу сказать всем водителям: управляя транспортным средством, помните, что на дороге в любой момент может появиться ребенок. Будьте особенно внимательны при движении в местах расположения образовательных организаций, спортивных площадок и других мест массового пребывания детей. Снижайте скорость, приближаясь к пешеходным переходам. При перевозке детей в автомобиле обязательно пользуйтесь детскими удерживающими устройствами», - обращался к автомобилистам председатель Общественного совета Антон Петров.</text:p>
      <text:p text:style-name="Text_20_body"><text:line-break/></text:p>
      <text:p text:style-name="Text_20_body">Адрес страницы: <text:a xlink:type="simple" xlink:href="http://vostochniy.mos.ru/your-safety/inform/detail/8925124.html" office:name=""><text:span text:style-name="Definition">http://vostochniy.mos.ru/your-safety/inform/detail/8925124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4:37:36Z</meta:creation-date>
    <dc:date>2024-09-26T04:37:36Z</dc:date>
  </office:meta>
</office:document-meta>
</file>