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ао-прошло-городское-профилактическое-мероприятие-нетрезвый-водитель"/>В ВАО прошло городское профилактическое мероприятие «Нетрезвый водитель»<text:bookmark-end text:name="в-вао-прошло-городское-профилактическое-мероприятие-нетрезвый-водитель"/></text:h>
      <text:p text:style-name="First_20_paragraph">13.08.2020</text:p>
      <text:p text:style-name="Text_20_body"><text:span text:style-name="T1">На территории Восточного административного округа г. Москвы проведено профилактическое мероприятие «Нетрезвый водитель».</text:span></text:p>
      <text:p text:style-name="Text_20_body">В период с 07 по 08 августа 2020 года сотрудники ОБ ДПС ГИБДД УВД по <text:a xlink:type="simple" xlink:href="https://moskva.bezformata.com/word/svai/41172/" office:name="СВАО"><text:span text:style-name="Definition">ВАО</text:span></text:a> ГУ МВД России по г. Москве на территории обслуживания провели мероприятие, направленное на повышение безопасности дорожного движения и снижения дорожной аварийности.</text:p>
      <text:p text:style-name="Text_20_body">В рамках мероприятия сотрудниками ДПС выявлено 18 <text:a xlink:type="simple" xlink:href="https://moskva.bezformata.com/word/voditelya/5982/" office:name="водителей"><text:span text:style-name="Definition">водителей</text:span></text:a>, управлявших транспортными средствами в состоянии опьянения, из них: 6 водителей, находящихся в состоянии опьянения, привлечены по части 1-2 статья 12.8 КоАП РФ, 10 водителей, которые не выполнили законное требование сотрудника полиции о прохождении медицинского освидетельствования на состояние опьянения, привлечены по части 1-2 статьи 12.6 КоАП РФ; 2 водителя управляли транспортным средством, будучи подвергнутым административному наказанию за нарушение ПДД, предусмотренные статьями 12.8 и 12.26 КоАП РФ. Данные водители привлечен к уголовной ответственности по ч.1 ст.261 УК РФ.</text:p>
      <text:p text:style-name="Text_20_body">Уважаемые участники дорожного движения! Управление транспортным средством в состоянии опьянения, является одним из самых грубых нарушений Правил дорожного движения, которые приводят к тяжелым, а иногда и непоправимым последствиям при дорожно-транспортных происшествиях.</text:p>
      <text:p text:style-name="Text_20_body">Напоминаем, что согласно п. 2.7 ПДД РФ водителю запрещается управлять транспортным средством в состоянии опьянения (алкогольного, наркотического или иного), под воздействием лекарственных препаратов, ухудшающих реакцию и внимание, в болезненном или утомлённом состоянии, ставящем под угрозу безопасность движения.</text:p>
      <text:p text:style-name="Text_20_body">За управление транспортным средством в состоянии опьянения водитель может быть лишен права управления автомобилем на срок до двух лет и оштрафован на сумму в размере 30 тысяч рублей.</text:p>
      <text:p text:style-name="Text_20_body"><text:line-break/></text:p>
      <text:p text:style-name="Text_20_body">Адрес страницы: <text:a xlink:type="simple" xlink:href="http://vostochniy.mos.ru/your-safety/inform/detail/9129206.html" office:name=""><text:span text:style-name="Definition">http://vostochniy.mos.ru/your-safety/inform/detail/9129206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4:37:39Z</meta:creation-date>
    <dc:date>2024-09-26T04:37:39Z</dc:date>
  </office:meta>
</office:document-meta>
</file>