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-дпс-гибдд-увд-по-вао-информирует"/>ОБ ДПС ГИБДД УВД по ВАО информирует<text:bookmark-end text:name="об-дпс-гибдд-увд-по-вао-информирует"/></text:h>
      <text:p text:style-name="First_20_paragraph">25.11.2020</text:p>
      <text:p text:style-name="Text_20_body">25 ноября 2020 года на территории ВАО пройдет Мероприятие «Пешеход», данное мероприятие направленно на профилактику дорожно-транспортного травматизма среди пешеходов. С особым вниманием инспекторы ГИБДД будут следить за соблюдением правил движения водителями при проезде ими пешеходных переходов.</text:p>
      <text:p text:style-name="Text_20_body">В ходе мероприятия «Пешеход» сотрудники ГИБДД будут пресекать и предотвращать нарушения правил дорожного движения при <text:bookmark text:name="id__GoBack"/> проезде пешеходных переходов. Также в ходе мероприятия будут выявляться водители, не уступающие дорогу пешеходам, имеющим преимущество на пешеходных переходах. Не останутся без внимания и нарушения правил движения самими пешеходами.</text:p>
      <text:p text:style-name="Text_20_body"><text:line-break/></text:p>
      <text:p text:style-name="Text_20_body">Адрес страницы: <text:a xlink:type="simple" xlink:href="http://vostochniy.mos.ru/your-safety/inform/detail/9458423.html" office:name=""><text:span text:style-name="Definition">http://vostochniy.mos.ru/your-safety/inform/detail/9458423.html</text:span></text:a></text:p>
      <text:p text:style-name="Text_20_body"><text:a xlink:type="simple" xlink:href="http://vostochniy.mos.ru" office:name=""><text:span text:style-name="Definition">Управа района Восточны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24T07:50:21Z</meta:creation-date>
    <dc:date>2024-05-24T07:50:21Z</dc:date>
  </office:meta>
</office:document-meta>
</file>